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Configurations2/images/Bitmaps/" manifest:media-type=""/>
  <manifest:file-entry manifest:full-path="Configurations2/toolbar/" manifest:media-type=""/>
  <manifest:file-entry manifest:full-path="Configurations2/floater/" manifest:media-type=""/>
  <manifest:file-entry manifest:full-path="Configurations2/toolpanel/" manifest:media-type=""/>
  <manifest:file-entry manifest:full-path="Configurations2/menubar/" manifest:media-type=""/>
  <manifest:file-entry manifest:full-path="Configurations2/popupmenu/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statusbar/" manifest:media-type=""/>
  <manifest:file-entry manifest:full-path="Pictures/10000000000003B6000000CBC52E1105097F0D06.png" manifest:media-type="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presentation="urn:oasis:names:tc:opendocument:xmlns:presentation:1.0" xmlns:rpt="http://openoffice.org/2005/report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name="Lucida Sans1" svg:font-family="'Lucida Sans'"/>
    <style:font-face style:font-family-generic="roman" style:font-pitch="variable" style:name="Liberation Serif" svg:font-family="'Liberation Serif'"/>
    <style:font-face style:font-family-generic="swiss" style:font-pitch="variable" style:name="Liberation Sans" svg:font-family="'Liberation Sans'"/>
    <style:font-face style:font-family-generic="system" style:font-pitch="variable" style:name="Lucida Sans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</office:font-face-decls>
  <office:automatic-styles>
    <style:style style:family="paragraph" style:name="P1" style:parent-style-name="Standard">
      <style:text-properties officeooo:paragraph-rsid="0005c10d" officeooo:rsid="0005c10d"/>
    </style:style>
    <style:style style:family="paragraph" style:name="P2" style:parent-style-name="Standard">
      <style:paragraph-properties fo:text-align="justify" style:justify-single-word="false"/>
      <style:text-properties fo:font-size="10pt" officeooo:paragraph-rsid="0005c10d" officeooo:rsid="0005c10d" style:font-size-asian="10pt" style:font-size-complex="10pt"/>
    </style:style>
    <style:style style:family="paragraph" style:name="P3" style:parent-style-name="Standard">
      <style:paragraph-properties fo:text-align="justify" style:justify-single-word="false"/>
      <style:text-properties fo:font-size="12pt" officeooo:paragraph-rsid="0005c10d" officeooo:rsid="0005c10d" style:font-size-asian="12pt" style:font-size-complex="12pt"/>
    </style:style>
    <style:style style:family="paragraph" style:name="P4" style:parent-style-name="Standard">
      <style:paragraph-properties fo:text-align="end" style:justify-single-word="false"/>
      <style:text-properties fo:font-size="12pt" officeooo:paragraph-rsid="0005c10d" officeooo:rsid="0005c10d" style:font-size-asian="12pt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string-value="P_4" office:value-type="string" text:name="xdoc"/>
        <text:user-field-decl office:string-value="-------------" office:value-type="string" text:name="01.0__DATI_ANAGRAFICI____"/>
        <text:user-field-decl office:string-value="[[XCOGNOME]]" office:value-type="string" text:name="01.1_Cognome"/>
        <text:user-field-decl office:string-value="[[XNOME]]" office:value-type="string" text:name="01.2_Nome"/>
        <text:user-field-decl office:string-value="[[XDATA_NASC]]" office:value-type="string" text:name="01.3_Data_nascita"/>
        <text:user-field-decl office:string-value="[[XCOD_FISC]]" office:value-type="string" text:name="01.4_Codice_Fiscale"/>
        <text:user-field-decl office:string-value="[[XINDIRIZZO]]" office:value-type="string" text:name="01.5_Indirizzo_residenza"/>
        <text:user-field-decl office:string-value="[[XCOM_RES]]" office:value-type="string" text:name="01.6_Comune_residenza"/>
        <text:user-field-decl office:string-value="[[XPROV_RES]]" office:value-type="string" text:name="01.7_Provincia_di_residenza"/>
        <text:user-field-decl office:string-value="[[XRECAPITO]]" office:value-type="string" text:name="01.8_Indirizzo_recapito"/>
        <text:user-field-decl office:string-value="[[XCOM_REC]]" office:value-type="string" text:name="01.9_Comune_recapito"/>
        <text:user-field-decl office:string-value="[[XPROV_REC]]" office:value-type="string" text:name="01.10_Provincia_recapito"/>
        <text:user-field-decl office:string-value="[[XCELL]]" office:value-type="string" text:name="01.11_Cellulare"/>
        <text:user-field-decl office:string-value="[[XTEL]]" office:value-type="string" text:name="01.12_Telefono"/>
        <text:user-field-decl office:string-value="[[XTEL2]]" office:value-type="string" text:name="01.13_Telefono_2"/>
        <text:user-field-decl office:string-value="[[XE_MAIL]]" office:value-type="string" text:name="01.14_E_mail__NON_USARE_"/>
        <text:user-field-decl office:string-value="[[XSESSO]]" office:value-type="string" text:name="01.15_Sesso"/>
        <text:user-field-decl office:string-value="[[XCAP_RES]]" office:value-type="string" text:name="01.16_CAP_del_comune_di_residenza"/>
        <text:user-field-decl office:string-value="[[XCOM_NASC]]" office:value-type="string" text:name="01.17_Comune_nascita"/>
        <text:user-field-decl office:string-value="[[XPROV_NASC]]" office:value-type="string" text:name="01.18_Provincia_nascita"/>
        <text:user-field-decl office:string-value="[[XCAP_NASC]]" office:value-type="string" text:name="01.19_CAP_del_comune_di_nascita"/>
        <text:user-field-decl office:string-value="[[XCONIUGE]]" office:value-type="string" text:name="01.20_Coniuge"/>
        <text:user-field-decl office:string-value="[[XSP]]" office:value-type="string" text:name="01.21_Spesa_fissa"/>
        <text:user-field-decl office:string-value="[[XQUARTIERE_RES]]" office:value-type="string" text:name="01.22_Quartiere_o_frazione_di_residenza"/>
        <text:user-field-decl office:string-value="[[XDIPENDENTE]]" office:value-type="string" text:name="01.23_Cognome_e_nome_del_dipendente"/>
        <text:user-field-decl office:string-value="[[XDES_ASL]]" office:value-type="string" text:name="01.24_Descrizione_ASL_di_competenza"/>
        <text:user-field-decl office:string-value="[[XCK]]" office:value-type="string" text:name="01.25_Chek_number"/>
        <text:user-field-decl office:string-value="[[XCOD_ASL]]" office:value-type="string" text:name="01.26_Codice_della_ASL_di_competenza"/>
        <text:user-field-decl office:string-value="[[XIND_ASL]]" office:value-type="string" text:name="01.27_Indirizzo_della_ASL_di_competenza"/>
        <text:user-field-decl office:string-value="[[XCOM_ASL]]" office:value-type="string" text:name="01.28_Comune_della_ASL_di_competenza"/>
        <text:user-field-decl office:string-value="[[XTEL_ASL]]" office:value-type="string" text:name="01.29_Numero_di_Telefono_della_ASL_di_competenza"/>
        <text:user-field-decl office:string-value="[[XFAX_ASL]]" office:value-type="string" text:name="01.30_Numero_di_Fax_della_ASL_di_competenza"/>
        <text:user-field-decl office:string-value="[[XMAIL_ASL]]" office:value-type="string" text:name="01.31_Indirizzo_e_mail_della_ASL_di_competenza"/>
        <text:user-field-decl office:string-value="[[XSTATOCIV]]" office:value-type="string" text:name="01.32_Stato_civile"/>
        <text:user-field-decl office:string-value="[[XEMAIL]]" office:value-type="string" text:name="01.33_Indirizzo_e_mail"/>
        <text:user-field-decl office:string-value="[[XTAB_NUCLEO]]" office:value-type="string" text:name="01.34_Tabella_dei_componenti_nucleo_familiare"/>
        <text:user-field-decl office:string-value="[[XTAB_TITSTUD]]" office:value-type="string" text:name="01.35_Tabella_dei_titoli_di_studio_conseguiti_dal_dipendente"/>
        <text:user-field-decl office:string-value="[[XTAB_SER_SIN]]" office:value-type="string" text:name="01.36_Tabella_sintetica_dei_servizi_scolastici_prestati_dal_dipendente"/>
        <text:user-field-decl office:string-value="[[XTAB_RUOLO]]" office:value-type="string" text:name="01.37_Tabella_delle_immissioni_in_ruolo_del_dipendente"/>
        <text:user-field-decl office:string-value="-------------" office:value-type="string" text:name="02.0__DATI_SERVIZI____"/>
        <text:user-field-decl office:string-value="[[XFI_SERV]]" office:value-type="string" text:name="02.1_Data_fine_servizio"/>
        <text:user-field-decl office:string-value="[[XIN_SERV]]" office:value-type="string" text:name="02.2_Data_inizio_servizio"/>
        <text:user-field-decl office:string-value="[[XFI_RETR]]" office:value-type="string" text:name="02.3_Data_fine_retribuzione"/>
        <text:user-field-decl office:string-value="[[XORE_SETT]]" office:value-type="string" text:name="02.4_Ore_settimanali"/>
        <text:user-field-decl office:string-value="[[XSU_ORE_SETT]]" office:value-type="string" text:name="02.5_Ore_settimanali_previste"/>
        <text:user-field-decl office:string-value="[[XTIPO_NOMINA]]" office:value-type="string" text:name="02.6_Tipo_nomina"/>
        <text:user-field-decl office:string-value="[[XIN_RETR]]" office:value-type="string" text:name="02.7_Data_inizio_retribuzione"/>
        <text:user-field-decl office:string-value="[[XNOTE_SERV]]" office:value-type="string" text:name="02.8_Note_del_servizio"/>
        <text:user-field-decl office:string-value="[[XESTREMI]]" office:value-type="string" text:name="02.9_Estremi_del_servizio"/>
        <text:user-field-decl office:string-value="[[XQUAL_SERV]]" office:value-type="string" text:name="02.10_Qualifica_del_servizio"/>
        <text:user-field-decl office:string-value="[[XQUAL_PERS]]" office:value-type="string" text:name="02.11_Qualifica_del_dipendente_classe_concprofilo_prof_etc_"/>
        <text:user-field-decl office:string-value="[[XSCRUTINI]]" office:value-type="string" text:name="02.12_Partecipazione_agli_scrutini"/>
        <text:user-field-decl office:string-value="[[XNOTA_CERT]]" office:value-type="string" text:name="02.14_Annotazione_per_certificato"/>
        <text:user-field-decl office:string-value="[[XTIPO_POS]]" office:value-type="string" text:name="02.15_Tipo_posto"/>
        <text:user-field-decl office:string-value="[[XTAB_PART]]" office:value-type="string" text:name="02.16_Elenco_delle_particolarita"/>
        <text:user-field-decl office:string-value="[[XTAB_SER_EST]]" office:value-type="string" text:name="02.17_Tabella_dei_servizi_scolastici_prestati_dal_dipendente"/>
        <text:user-field-decl office:string-value="[[XTAB_ASS]]" office:value-type="string" text:name="02.18_Tabella_delle_assenze_effettuate"/>
        <text:user-field-decl office:string-value="[[XTAB_CLASSI]]" office:value-type="string" text:name="02.19_Tabella_delle_classi_"/>
        <text:user-field-decl office:string-value="[[XNUM_PROT_CONTR]]" office:value-type="string" text:name="02.20_Numero_protocollo_contratto"/>
        <text:user-field-decl office:string-value="[[XDAT_PROT_CONTR]]" office:value-type="string" text:name="02.21_Data_protocollo_contratto"/>
        <text:user-field-decl office:string-value="-------------" office:value-type="string" text:name="04.0__ALTRI_DATI____"/>
        <text:user-field-decl office:string-value="[[XCITTA]]" office:value-type="string" text:name="04.1_Comune_della_scuola"/>
        <text:user-field-decl office:string-value="[[XDATA]]" office:value-type="string" text:name="04.2_Data_odierna"/>
        <text:user-field-decl office:string-value="[[XRESPAMM]]" office:value-type="string" text:name="04.3_Firma_del_Responsabile_Amministrativo"/>
        <text:user-field-decl office:string-value="[[XDECRETO]]" office:value-type="string" text:name="04.4_Decreto"/>
        <text:user-field-decl office:string-value="[[XCITTA_INTEST]]" office:value-type="string" text:name="04.5_Citta_dellintestazione_scuola"/>
        <text:user-field-decl office:string-value="[[XANNO_SCO]]" office:value-type="string" text:name="04.6_Anno_scolastico"/>
        <text:user-field-decl office:string-value="[[XCF_SCUOLA]]" office:value-type="string" text:name="04.7_Codice_fiscale_della_scuola"/>
        <text:user-field-decl office:string-value="[[XPRESIDE]]" office:value-type="string" text:name="04.8_Firma_del_preside"/>
        <text:user-field-decl office:string-value="[[XTIT_FIRMA]]" office:value-type="string" text:name="04.9_Intitolazione_firmatario__XFIRMA_"/>
        <text:user-field-decl office:string-value="[[XTIT_FIRMA2]]" office:value-type="string" text:name="04.10_Intitolazione_firmatario__XFIRMA2_"/>
        <text:user-field-decl office:string-value="[[XANNO_AC]]" office:value-type="string" text:name="04.12_Anno_scolastico_di_riferimento_corrente"/>
        <text:user-field-decl office:string-value="[[XTIT]]" office:value-type="string" text:name="04.13_Titolo"/>
        <text:user-field-decl office:string-value="[[XNOTE]]" office:value-type="string" text:name="04.14_Note"/>
        <text:user-field-decl office:string-value="[[XNUM_PROT]]" office:value-type="string" text:name="04.15_Numero_di_protocollo"/>
        <text:user-field-decl office:string-value="[[XIL_LA_MA]]" office:value-type="string" text:name="04.16_IL_LA__maiuscolo_"/>
        <text:user-field-decl office:string-value="[[XIL_LA_MI]]" office:value-type="string" text:name="04.17_il_la_minuscolo"/>
        <text:user-field-decl office:string-value="[[XA_OM]]" office:value-type="string" text:name="04.18_A_O"/>
        <text:user-field-decl office:string-value="[[XSALTOPAGINA]]" office:value-type="string" text:name="04.19_Inizia_una_nuova_pagina_di_stampa"/>
        <text:user-field-decl office:string-value="[[XCOMP]]" office:value-type="string" text:name="04.20_Compilatore_del_certificato"/>
        <text:user-field-decl office:string-value="[[XFIRMA2]]" office:value-type="string" text:name="04.21_Seconda_firma_del_documento"/>
        <text:user-field-decl office:string-value="[[XFIRMA]]" office:value-type="string" text:name="04.22_Firma_del_documento"/>
        <text:user-field-decl office:string-value="[[XUSO]]" office:value-type="string" text:name="04.23_Uso_per_i_certificati"/>
        <text:user-field-decl office:string-value="[[XINTESTAZIONE]]" office:value-type="string" text:name="04.24_Intestazione_della_scuola"/>
        <text:user-field-decl office:string-value="[[XNOME_INTEST]]" office:value-type="string" text:name="04.25_Nome_dellintestazione_scuola"/>
        <text:user-field-decl office:string-value="[[XPROVINCIA]]" office:value-type="string" text:name="04.36_Provincia_della_scuola"/>
        <text:user-field-decl office:string-value="[[XTIT_PRESIDE]]" office:value-type="string" text:name="04.37_Intitolazione_firma_del_preside"/>
        <text:user-field-decl office:string-value="[[XTIT_RESPAMM]]" office:value-type="string" text:name="04.38_Intitolazione_firma_del_responsabile_amministrativo"/>
        <text:user-field-decl office:string-value="[[XDAL_DALLA_MI]]" office:value-type="string" text:name="04.39_dal_dalla"/>
        <text:user-field-decl office:string-value="[[XDESCR_AGG]]" office:value-type="string" text:name="04.40_Descraggiuntiva_dellintestazione_della_Scuola_principale"/>
        <text:user-field-decl office:string-value="[[XAO]]" office:value-type="string" text:name="04.41_Anno_data_odierna"/>
        <text:user-field-decl office:string-value="[[XMO]]" office:value-type="string" text:name="04.42_Mese_data_odierna"/>
        <text:user-field-decl office:string-value="[[XGO]]" office:value-type="string" text:name="04.43_Giorno_data_odierna"/>
        <text:user-field-decl office:string-value="[[XPAGINA]]" office:value-type="string" text:name="04.44_Numerazione_progressiva_delle_pagine"/>
        <text:user-field-decl office:string-value="[[XPAGINE]]" office:value-type="string" text:name="04.45_Numero_totale_di_pagine"/>
        <text:user-field-decl office:string-value="[[XIL_LA_MI_NOTIT]]" office:value-type="string" text:name="04.46_il_la__minuscolo__no_tit"/>
        <text:user-field-decl office:string-value="[[XIL_LA_NOTIT]]" office:value-type="string" text:name="04.47_Il_La__maiuscolo__no_tit"/>
      </text:user-field-decls>
      <text:p text:style-name="Standard"/>
      <text:p text:style-name="Standard"/>
      <text:p text:style-name="Standard"/>
      <text:p text:style-name="P1">Prot. n. <text:s/><text:span/><text:s/>del <text:span>09/02/2026</text:span></text:p>
      <text:p text:style-name="P1"/>
      <text:p text:style-name="P1"/>
      <text:p text:style-name="P1"/>
      <text:p text:style-name="P2">Modello di documentazione rilasciato ai sensi del Decreto del 14 aprile 2016, n. 111 del Ministero dei Beni e delle Attività Culturali e del Turismo - Regolamento recante modifiche al Decreto 11 dicembre 1997, n. 507, concernente le norme per l'istituzione del biglietto di ingresso ai monumenti, <text:s/>musei, <text:s/>gallerie, <text:s/>scavi, parchi e giardini monumentali (G.U. N.145 DEL 23-06-2016).</text:p>
      <text:p text:style-name="P2"/>
      <text:p text:style-name="P2"/>
      <text:p text:style-name="P2"/>
      <text:p text:style-name="P3"><text:span>La</text:span><text:s/>docente <text:span>BURATTI ZANCHI CLOTILDE</text:span>, nat<text:span>a</text:span> il <text:span>08/12/1966</text:span><text:s/>a <text:span>LAVAGNA</text:span></text:p>
      <text:p text:style-name="P3"/>
      <text:p text:style-name="P3">è insegnante con contratto <text:span>Personale a tempo indeterminato</text:span><text:s/>dal <text:span>01/09/2025</text:span><text:s/>al <text:span>31/08/2026</text:span><text:s/>presso questa <text:s/>Istituzione Scolastica.</text:p>
      <text:p text:style-name="P3"/>
      <text:p text:style-name="P3"><text:span>La</text:span><text:s/>docente <text:span>BURATTI ZANCHI CLOTILDE</text:span>, <text:span>Docente Scuola primaria</text:span><text:s/>ha diritto, secondo le disposizioni sopra indicate, all’accesso gratuito ai musei e ai siti di interesse archeologico, storico e culturale dello Stato.</text:p>
      <text:p text:style-name="P3"/>
      <text:p text:style-name="P3"/>
      <text:p text:style-name="P3"/>
      <text:p text:style-name="P3"><text:span>IVREA</text:span><text:s/>, <text:span>09/02/2026</text:span></text:p>
      <text:p text:style-name="P3"/>
      <text:p text:style-name="P3"/>
      <text:p text:style-name="P4"><text:span>LA DIRIGENTE SCOLASTICA</text:span></text:p>
      <text:p text:style-name="P4"/>
      <text:p text:style-name="P4"><text:span>Dott.ssa Irene Caterina PALADINO</text:span></text:p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presentation="urn:oasis:names:tc:opendocument:xmlns:presentation:1.0" xmlns:rpt="http://openoffice.org/2005/report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name="Lucida Sans1" svg:font-family="'Lucida Sans'"/>
    <style:font-face style:font-family-generic="roman" style:font-pitch="variable" style:name="Liberation Serif" svg:font-family="'Liberation Serif'"/>
    <style:font-face style:font-family-generic="swiss" style:font-pitch="variable" style:name="Liberation Sans" svg:font-family="'Liberation Sans'"/>
    <style:font-face style:font-family-generic="system" style:font-pitch="variable" style:name="Lucida Sans" svg:font-family="'Lucida Sans'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wiss" style:name="Arial2" svg:font-family="Arial"/>
    <style:font-face style:font-family-generic="roman" style:font-pitch="variable" style:name="Liberation Serif" svg:font-family="'Liberation Serif'"/>
    <style:font-face style:font-family-generic="swiss" style:font-pitch="variable" style:name="Arial" svg:font-family="Arial"/>
    <style:font-face style:font-family-generic="swiss" style:font-pitch="variable" style:name="Liberation Sans" svg:font-family="'Liberation Sans'"/>
    <style:font-face style:font-family-generic="system" style:font-pitch="variable" style:name="Arial1" svg:font-family="Ari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</office:font-face-decls>
  <office:styles>
    <style:default-style style:family="graphic">
      <style:graphic-properties draw:end-line-spacing-horizontal="0.283cm" draw:end-line-spacing-vertical="0.283cm" draw:fill-color="#729fcf" draw:shadow-offset-x="0.3cm" draw:shadow-offset-y="0.3cm" draw:start-line-spacing-horizontal="0.283cm" draw:start-line-spacing-vertical="0.283cm" fo:wrap-option="no-wrap" style:flow-with-text="false" svg:stroke-color="#3465a4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Liberation Serif" style:font-name-asian="SimSun" style:font-name-complex="Lucida Sans" style:font-size-asian="10.5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fo:orphans="2" fo:widows="2" style:line-break="strict" style:punctuation-wrap="hanging" style:tab-stop-distance="1.251cm" style:text-autospace="ideograph-alpha" style:writing-mode="page"/>
      <style:text-properties fo:country="IT" fo:font-size="12pt" fo:hyphenate="false" fo:hyphenation-push-char-count="2" fo:hyphenation-remain-char-count="2" fo:language="it" style:country-asian="CN" style:country-complex="IN" style:font-name="Liberation Serif" style:font-name-asian="SimSun" style:font-name-complex="Lucida Sans" style:font-size-asian="10.5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'Liberation Sans'" fo:font-size="14pt" style:font-family-asian="'Microsoft YaHei'" style:font-family-complex="'Lucida Sans'" style:font-family-generic="swiss" style:font-family-generic-asian="system" style:font-family-generic-complex="system" style:font-name="Liberation Sans" style:font-name-asian="Microsoft YaHei" style:font-name-complex="Lucida Sans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line-height="115%" fo:margin-bottom="0.247cm" fo:margin-top="0cm" loext:contextual-spacing="false"/>
    </style:style>
    <style:style style:class="list" style:family="paragraph" style:name="List" style:parent-style-name="Text_20_body">
      <style:text-properties style:font-family-complex="'Lucida Sans'" style:font-family-generic-complex="swiss" style:font-name-complex="Lucida Sans1" style:font-size-asian="12pt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'Lucida Sans'" style:font-family-generic-complex="swiss" style:font-name-complex="Lucida Sans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'Lucida Sans'" style:font-family-generic-complex="swiss" style:font-name-complex="Lucida Sans1" style:font-size-asian="12pt"/>
    </style:style>
    <text:outline-style style:name="Outline">
      <text:outline-level-style style:num-format="" text:level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706cm" style:layout-grid-color="#c0c0c0" style:layout-grid-display="false" style:layout-grid-lines="20" style:layout-grid-mode="none" style:layout-grid-print="false" style:layout-grid-ruby-below="false" style:layout-grid-ruby-height="0.353cm" style:num-format="1" style:print-orientation="portrait" style:writing-mode="lr-tb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/>
      <style:footer-style/>
    </style:page-layout>
    <style:style style:family="graphic" style:name="M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mirror="none" style:vertical-pos="top" style:vertical-rel="baseline"/>
    </style:style>
    <style:style style:family="table-column" style:name="Tabella1.A">
      <style:table-column-properties style:column-width="0.503cm" style:rel-column-width="1937*"/>
    </style:style>
    <style:style style:family="table-column" style:name="Tabella1.B">
      <style:table-column-properties style:column-width="16.498cm" style:rel-column-width="63598*"/>
    </style:style>
    <style:style style:family="paragraph" style:name="MP2" style:parent-style-name="Table_20_Contents">
      <style:text-properties fo:color="#ffffff" loext:opacity="100%" officeooo:paragraph-rsid="00113f1c" officeooo:rsid="00113f1c"/>
    </style:style>
    <style:style style:family="paragraph" style:name="MP1" style:parent-style-name="Header">
      <style:text-properties fo:font-size="8pt" style:font-name="Arial" style:font-name-complex="Arial" style:font-size-asian="8pt" style:font-size-complex="8pt"/>
    </style:style>
    <style:style style:family="table-cell" style:name="Tabella1.A1">
      <style:table-cell-properties fo:border="none" fo:padding="0.097cm"/>
    </style:style>
    <style:style style:family="table" style:name="Tabella1">
      <style:table-properties style:width="17cm" table:align="margins"/>
    </style:style>
  </office:automatic-styles>
  <office:master-styles>
    <style:master-page style:name="Standard" style:page-layout-name="Mpm1">
      <style:header>
        <table:table table:name="Tabella1" table:style-name="Tabella1">
          <table:table-column table:style-name="Tabella1.A"/>
          <table:table-column table:style-name="Tabella1.B"/>
          <table:table-row>
            <table:table-cell office:value-type="string" table:style-name="Tabella1.A1">
              <text:p text:style-name="MP2">l</text:p>
            </table:table-cell>
            <table:table-cell office:value-type="string" table:style-name="Tabella1.A1">
              <text:p text:style-name="Table_20_Contents"><draw:frame draw:name="Immagine1" draw:style-name="Mfr1" draw:z-index="0" svg:height="3.431cm" svg:width="16.058cm" text:anchor-type="as-char"><draw:image draw:mime-type="image/png" xlink:actuate="onLoad" xlink:href="Pictures/10000000000003B6000000CBC52E1105097F0D06.png" xlink:show="embed" xlink:type="simple"/></draw:frame><text:s text:c="5"/></text:p>
            </table:table-cell>
          </table:table-row>
        </table:table>
        <text:p text:style-name="MP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1-18T13:10:05.877000000</meta:creation-date>
    <meta:generator>LibreOffice/6.0.2.1$Windows_X86_64 LibreOffice_project/f7f06a8f319e4b62f9bc5095aa112a65d2f3ac89</meta:generator>
    <dc:date>2020-01-20T18:12:12.025000000</dc:date>
    <meta:editing-duration>PT20M8S</meta:editing-duration>
    <meta:editing-cycles>4</meta:editing-cycles>
    <meta:document-statistic meta:table-count="0" meta:image-count="0" meta:object-count="0" meta:page-count="1" meta:paragraph-count="8" meta:word-count="115" meta:character-count="880" meta:non-whitespace-character-count="768"/>
  </office:meta>
</office:document-meta>
</file>